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6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3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100402:695</text:p>
          </table:table-cell>
          <table:table-cell office:value-type="string" table:number-columns-spanned="3" table:number-rows-spanned="1" table:style-name="ce15">
            <text:p>4701717.76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2:010201:6658</text:p>
          </table:table-cell>
          <table:table-cell office:value-type="string" table:number-columns-spanned="3" table:number-rows-spanned="1" table:style-name="ce15">
            <text:p>4306335.57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3:040404:1090</text:p>
          </table:table-cell>
          <table:table-cell office:value-type="string" table:number-columns-spanned="3" table:number-rows-spanned="1" table:style-name="ce15">
            <text:p>8806685.65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5:050301:261</text:p>
          </table:table-cell>
          <table:table-cell office:value-type="string" table:number-columns-spanned="3" table:number-rows-spanned="1" table:style-name="ce15">
            <text:p>382609.33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5:070104:454</text:p>
          </table:table-cell>
          <table:table-cell office:value-type="string" table:number-columns-spanned="3" table:number-rows-spanned="1" table:style-name="ce15">
            <text:p>378022.57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5:070104:455</text:p>
          </table:table-cell>
          <table:table-cell office:value-type="string" table:number-columns-spanned="3" table:number-rows-spanned="1" table:style-name="ce15">
            <text:p>200881.56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5:070104:456</text:p>
          </table:table-cell>
          <table:table-cell office:value-type="string" table:number-columns-spanned="3" table:number-rows-spanned="1" table:style-name="ce15">
            <text:p>177141.01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7:050301:441</text:p>
          </table:table-cell>
          <table:table-cell office:value-type="string" table:number-columns-spanned="3" table:number-rows-spanned="1" table:style-name="ce15">
            <text:p>571594.41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9:010201:2705</text:p>
          </table:table-cell>
          <table:table-cell office:value-type="string" table:number-columns-spanned="3" table:number-rows-spanned="1" table:style-name="ce15">
            <text:p>540577.53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10:040119:278</text:p>
          </table:table-cell>
          <table:table-cell office:value-type="string" table:number-columns-spanned="3" table:number-rows-spanned="1" table:style-name="ce15">
            <text:p>4673679.47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0:120101:1237</text:p>
          </table:table-cell>
          <table:table-cell office:value-type="string" table:number-columns-spanned="3" table:number-rows-spanned="1" table:style-name="ce15">
            <text:p>723047.73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0:120101:1238</text:p>
          </table:table-cell>
          <table:table-cell office:value-type="string" table:number-columns-spanned="3" table:number-rows-spanned="1" table:style-name="ce15">
            <text:p>361523.87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10:120101:1239</text:p>
          </table:table-cell>
          <table:table-cell office:value-type="string" table:number-columns-spanned="3" table:number-rows-spanned="1" table:style-name="ce15">
            <text:p>361523.87</text:p>
          </table:table-cell>
          <table:covered-table-cell table:number-columns-repeated="2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00000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60203:472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60203:680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60203:681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3:030202:4812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40102:1286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3:080104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3:080104:193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3:080104:194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80104:195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80104:196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3:080104:197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3:080104:19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3:080104:199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3:080104:200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3:080104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3:080104:202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3:080104:203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3:080104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3:080104:205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3:080104:206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3:080104:207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3:080104:20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3:080104:209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3:080104:210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3:080104:211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3:080104:212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3:080104:213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3:080104:214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3:080104:215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3:080104:216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3:080104:217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3:080104:21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3:080104:219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3:080104:220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3:080104:221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3:080104:222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3:080104:223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3:080104:224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3:080104:225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3:080104:226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3:080104:227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3:080104:22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3:080104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3:080104:230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3:080104:231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3:080104:232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3:080104:233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3:080104:234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3:080104:235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3:080104:236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3:080104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3:080104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3:080104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3:080104:240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3:080104:9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5:080101:477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5:080101:514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5:080101:515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9:010201:1898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9:010201:2271</text:p>
          </table:table-cell>
          <table:covered-table-cell table:number-columns-repeated="3"/>
          <table:table-cell office:value-type="string" table:number-columns-spanned="3" table:number-rows-spanned="1" table:style-name="ce15">
            <text:p>2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1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fcd162639963967d97f57a8e66d2e4520dd073c305b2eb76a3fc9c9a450f5a27d90948be3dc9697dd8376f690d04015348ec887a19d7df40cae00325eb9ca67f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86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3T10:00:52Z</meta:creation-date>
    <dc:date>2026-09-03T10:00:52Z</dc:date>
  </office:meta>
</office:document-meta>
</file>